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22.06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2545139127596021101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3">Набавка канцелариских фотеља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0">/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22">26.06</text:span><text:span text:style-name="T18">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5756162312603202778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6-22T10:04:22.12</dc:date>
    <meta:print-date>2026-06-22T10:04:00.82</meta:print-date>
    <meta:editing-cycles>116</meta:editing-cycles>
    <meta:editing-duration>PT11H42M39S</meta:editing-duration>
    <meta:document-statistic meta:table-count="1" meta:image-count="2" meta:object-count="0" meta:page-count="2" meta:paragraph-count="42" meta:word-count="331" meta:character-count="234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